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Verdana" svg:font-family="Verdana, Arial"/>
  </office:font-face-decls>
  <office:automatic-styles>
    <style:style style:name="P1" style:family="paragraph" style:parent-style-name="Standard">
      <style:paragraph-properties fo:margin-left="0cm" fo:margin-right="0cm" fo:margin-top="0cm" fo:margin-bottom="0.499cm" style:contextual-spacing="false" fo:text-align="center" style:justify-single-word="false" fo:orphans="2" fo:widows="2" fo:text-indent="0cm" style:auto-text-indent="false"/>
      <style:text-properties fo:font-variant="normal" fo:text-transform="none" fo:color="#000000" loext:opacity="100%" style:font-name="Verdana" fo:font-size="20pt" fo:letter-spacing="normal" fo:font-style="normal" fo:font-weight="bold" style:font-size-asian="20pt" style:font-weight-asian="bold" style:font-size-complex="20pt" style:font-weight-complex="bold"/>
    </style:style>
    <style:style style:name="P2" style:family="paragraph" style:parent-style-name="Standard">
      <style:paragraph-properties fo:margin-left="0cm" fo:margin-right="0cm" fo:text-align="center" style:justify-single-word="false" fo:orphans="2" fo:widows="2" fo:text-indent="0cm" style:auto-text-indent="false"/>
      <style:text-properties fo:font-variant="normal" fo:text-transform="none" fo:color="#000000" loext:opacity="100%" style:font-name="Verdana" fo:font-size="14pt" fo:letter-spacing="normal" fo:font-style="normal" fo:font-weight="normal" style:font-size-asian="14pt" style:font-size-complex="14pt"/>
    </style:style>
    <style:style style:name="T1" style:family="text">
      <style:text-properties fo:font-size="16pt" style:font-size-asian="16pt" style:font-size-complex="16pt"/>
    </style:style>
    <style:style style:name="T2" style:family="text">
      <style:text-properties fo:font-size="18pt" style:font-size-asian="18pt" style:font-size-complex="18pt"/>
    </style:style>
    <style:style style:name="T3" style:family="text">
      <style:text-properties fo:font-size="14pt" style:font-size-asian="14pt" style:font-size-complex="14pt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Demon's Eye</text:p>
      <text:p text:style-name="P1"/>
      <text:p text:style-name="P2">I don't mind just what you say.<text:line-break/>I never heard you, baby, never heard you anyway.<text:line-break/>I don't care what you do<text:line-break/>just so long as it ain't me and you.<text:line-break/>Sly, sly, sly like a demon's eye.<text:line-break/><text:line-break/>Everything's good, I said, everything's fine.<text:line-break/>You don't know, don't know it's the end of your time.<text:line-break/>How does it feel to be turned away?<text:line-break/>I've known it, baby, almost every day.<text:line-break/>Sly, sly, sly like a demon's eye.<text:line-break/><text:line-break/>I don't need you anymore,<text:line-break/>I don't want you, baby, hanging round my door.<text:line-break/>You slip and slide round my brain.<text:line-break/>You think you're so clever, yeah, but you know you're insane.<text:line-break/>Sly, sly, sly like a demon's eye.<text:line-break/><text:line-break/>I d-d-don't mind just what you say.<text:line-break/>I never heard you, baby, I never heard you anyway, no I didn't.<text:line-break/>Everything's good, everything's fine.<text:line-break/>You don't know it's the end of your time.<text:line-break/>Sly, sly, sly like the demon's eye,<text:line-break/>like the demon's eye.</text:p>
      <text:p text:style-name="Standard"><text:line-break/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Verdana" svg:font-family="Verdana, Arial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NSimSun" style:font-size-asian="10.5pt" style:language-asian="zh" style:country-asian="CN" style:font-name-complex="Lucida Sans1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NSimSun" style:font-size-asian="10.5pt" style:language-asian="zh" style:country-asian="CN" style:font-name-complex="Lucida Sans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fo:language="zxx" fo:country="none" style:font-size-asian="12pt" style:language-asian="zxx" style:country-asian="none" style:font-name-complex="Lucida Sans" style:font-family-complex="'Lucida Sans'" style:font-family-generic-complex="swiss" style:language-complex="zxx" style:country-complex="none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creation-date>2023-01-10T14:37:39.302000000</meta:creation-date>
    <dc:date>2023-01-10T14:38:37.928000000</dc:date>
    <meta:editing-duration>PT59S</meta:editing-duration>
    <meta:editing-cycles>1</meta:editing-cycles>
    <meta:document-statistic meta:table-count="0" meta:image-count="0" meta:object-count="0" meta:page-count="1" meta:paragraph-count="3" meta:word-count="162" meta:character-count="842" meta:non-whitespace-character-count="678"/>
    <meta:generator>LibreOffice/7.4.1.2$Windows_X86_64 LibreOffice_project/3c58a8f3a960df8bc8fd77b461821e42c061c5f0</meta:generator>
  </office:meta>
</office:document-meta>
</file>