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fo:font-size="18pt" fo:font-weight="bold" style:font-size-asian="18pt" style:font-weight-asian="bold" style:font-size-complex="18pt" style:font-weight-complex="bold"/>
    </style:style>
    <style:style style:name="P2" style:family="paragraph" style:parent-style-name="Standard">
      <style:text-properties fo:font-size="18pt" style:font-size-asian="18pt" style:font-size-complex="18pt"/>
    </style:style>
    <style:style style:name="P3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size="20pt" fo:font-weight="bold" style:font-size-asian="20pt" style:font-weight-asian="bold" style:font-size-complex="20pt" style:font-weight-complex="bold"/>
    </style:style>
    <style:style style:name="P5" style:family="paragraph" style:parent-style-name="Footer">
      <style:paragraph-properties fo:text-align="end" style:justify-single-word="false"/>
      <style:text-properties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ize="22pt" fo:font-weight="bold" style:font-size-asian="22pt" style:font-weight-asian="bold" style:font-size-complex="22pt" style:font-weight-complex="bold"/>
    </style:style>
    <style:style style:name="T3" style:family="text">
      <style:text-properties fo:font-size="14pt" style:font-size-asian="14pt" style:font-size-complex="14pt"/>
    </style:style>
    <style:style style:name="T4" style:family="text">
      <style:text-properties fo:font-size="12pt" style:font-size-asian="12pt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Lost in pardise</text:p>
      <text:p text:style-name="P3">Ali</text:p>
      <text:p text:style-name="P1">Intro</text:p>
      <text:p text:style-name="P1">Couplet 1</text:p>
      <text:p text:style-name="P2">Gotta get it homie gotta move it<text:line-break/>If you gonna do it then hoka ni no tsugi<text:line-break/>Everybody just talk nobody really do it<text:line-break/>Nan nara yaru made shitoke yo himitsu ni<text:line-break/>Dareka to kakunin nante fuyou<text:line-break/>Jibun no jajji dake de break the walls<text:line-break/>Dohade na fake yarou yori<text:line-break/>Cool ni low ni prove them wrong</text:p>
      <text:p text:style-name="P2"/>
      <text:p text:style-name="P2"><text:span text:style-name="T1">Pré-refrain 1</text:span><text:line-break/>I won't give up the fight in my life<text:line-break/>Cause my life is living for love<text:line-break/>And I won't give up the fight in my life<text:line-break/>Stand off and groove on time<text:line-break/></text:p>
      <text:p text:style-name="P2"><text:span text:style-name="T1">Refrain 2</text:span><text:line-break/>Tokyo prison<text:line-break/>I'm going to relight your feeling<text:line-break/>When time gets rough<text:line-break/>Night and day are fading<text:line-break/>I'm going to relight your feeling<text:line-break/>There's no time to explain<text:line-break/></text:p>
      <text:p text:style-name="P1">Thème</text:p>
      <text:p text:style-name="P1">Transition</text:p>
      <text:p text:style-name="P1"/>
      <text:p text:style-name="P1"/>
      <text:p text:style-name="P1"/>
      <text:p text:style-name="P1"/>
      <text:p text:style-name="P1"/>
      <text:p text:style-name="P2"><text:soft-page-break/><text:span text:style-name="T1">Couplet 2</text:span><text:line-break/>Oh nothing is for real<text:line-break/>That's how you make me feel<text:line-break/>I got beaten, stompin' on love<text:line-break/>Pick up my wasted time<text:line-break/>Oh god might understand.<text:line-break/>Nobody can't hold me down<text:line-break/></text:p>
      <text:p text:style-name="P2"><text:span text:style-name="T1">Pré-refrain 2</text:span><text:line-break/>I won't give up the fight in my life<text:line-break/>Cause my life is living for love<text:line-break/>And I won't give up the fight in my life<text:line-break/>Stand off and groove on time<text:line-break/></text:p>
      <text:p text:style-name="P2"><text:span text:style-name="T1">Refrain 2</text:span><text:line-break/>Tokyo prison<text:line-break/>I'm going to relight your feeling<text:line-break/>When time gets rough<text:line-break/>Night and day has are blending<text:line-break/>I'm going to relight your feeling<text:line-break/>Light up every last one of them<text:line-break/></text:p>
      <text:p text:style-name="P1">Transition</text:p>
      <text:p text:style-name="P1">Solos</text:p>
      <text:p text:style-name="P2"><text:span text:style-name="T1">Rap </text:span><text:line-break/><text:span text:style-name="T4">Mata Time is Ticking yuiitsu byoudou Wasting No More<text:line-break/>Keikaku nara Done suru made Not Real<text:line-break/>The Illest itadaku shougou<text:line-break/>Dareka no yosou karugaru koete haruka mukou<text:line-break/>I've done it are mo kore mo sore mo<text:line-break/>Moshi Down shite mo up shite On and On<text:line-break/>Tokyo Hell kara Paradise<text:line-break/>Sorya kachitoru tame nara Gotta Fight<text:line-break/>Imasara yawa na kake dekiru wake nee daro buchikamase<text:line-break/>Atama no naka kara genjitsu ni<text:line-break/>Henkan shite iku menmitsu ni<text:line-break/>Nemurazu Action reiji sugi<text:line-break/>Kono Life ga umidasu geijutsuhin<text:line-break/></text:span><text:soft-page-break/><text:span text:style-name="T1">Couplet 3</text:span><text:line-break/>Oh nothing is for real<text:line-break/>That's how you make me feel<text:line-break/>I got beaten, stompin' on love<text:line-break/>Pick up my wasted time<text:line-break/>Oh god might understand.<text:line-break/>Nobody can't hold me down<text:line-break/></text:p>
      <text:p text:style-name="P2"><text:span text:style-name="T1">Pré-refrain 3</text:span><text:line-break/>And I won't give up the fight in my life<text:line-break/>Cause my life is living for love<text:line-break/>And I won't give up the fight in my life<text:line-break/>Stand and groove on time<text:line-break/></text:p>
      <text:p text:style-name="P2"><text:span text:style-name="T1">Refrain 3</text:span><text:line-break/>Tokyo prison<text:line-break/>I'm going to relight your feeling<text:line-break/>When time gets rough<text:line-break/>Night and day are fading<text:line-break/>I'm going to relight your feeling<text:line-break/>There's no time to explain<text:line-break/><text:line-break/>Lost in paradise<text:line-break/>Night and day are fading out<text:line-break/>When time gets rough<text:line-break/>Access to your love<text:line-break/>Lost in paradise<text:line-break/>Night and day are fading out<text:line-break/>Keep on dance now<text:line-break/>Hey hey<text:line-break/><text:line-break/>Tokyo prison<text:line-break/>I'm going to relight your feeling<text:line-break/><text:soft-page-break/><text:line-break/>Night and day are fading<text:line-break/>I'm going to relight your feeling<text:line-break/>Light up every last one of them<text:line-break/><text:line-break/>Lost in paradise<text:line-break/>Night and day are fading out<text:line-break/>When time gets rough<text:line-break/>Access to your love<text:line-break/>Lost in paradise<text:line-break/>Night and day are fading out<text:line-break/>Keep on dance now<text:line-break/>Hey hey hey hey hey</text:p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Times New Roman" fo:font-size="14pt" fo:font-weight="bold" style:font-name-asian="MS Gothic" style:font-size-asian="14pt" style:font-weight-asian="bold" style:font-name-complex="Tahoma" style:font-size-complex="14pt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end" style:justify-single-word="false"/>
      <style:text-properties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top="0.499cm"/>
      </style:footer-style>
    </style:page-layout>
  </office:automatic-styles>
  <office:master-styles>
    <style:master-page style:name="Standard" style:page-layout-name="Mpm1">
      <style:footer>
        <text:p text:style-name="MP1">Lost in pardise <text:s/>- <text:page-number text:select-page="current"/>/<text:page-count>4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6M53S</meta:editing-duration>
    <meta:editing-cycles>5</meta:editing-cycles>
    <meta:generator>OpenOffice/4.1.11$Win32 OpenOffice.org_project/4111m1$Build-9808</meta:generator>
    <dc:date>2024-11-05T16:37:23.24</dc:date>
    <meta:document-statistic meta:table-count="0" meta:image-count="0" meta:object-count="0" meta:page-count="4" meta:paragraph-count="18" meta:word-count="512" meta:character-count="2611"/>
    <meta:user-defined meta:name="Info 1"/>
    <meta:user-defined meta:name="Info 2"/>
    <meta:user-defined meta:name="Info 3"/>
    <meta:user-defined meta:name="Info 4"/>
  </office:meta>
</office:document-meta>
</file>