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22pt" fo:font-weight="bold" style:font-size-asian="22pt" style:font-weight-asian="bold" style:font-size-complex="22pt" style:font-weight-complex="bold"/>
    </style:style>
    <style:style style:name="P3" style:family="paragraph" style:parent-style-name="Standard">
      <style:text-properties fo:font-size="14pt" style:font-size-asian="14pt" style:font-size-complex="14pt"/>
    </style:style>
    <style:style style:name="T1" style:family="text">
      <style:text-properties fo:font-size="15pt" style:font-size-asian="15pt" style:font-size-complex="15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L'alchimiste</text:p>
      <text:p text:style-name="P1">-M-</text:p>
      <text:p text:style-name="Standard"/>
      <text:p text:style-name="P3"><text:span text:style-name="T3">[Couplet 1]</text:span><text:line-break/>Je veux être une étoile, pas un feu d’artifice<text:line-break/>Je ne veux pas de voile, pas de sac à malice<text:line-break/>Non, chu pas l’être suprême, je ne suis que moi-même<text:line-break/>C’est du pareil au même et c’est pour ça qu’on m’aime<text:line-break/><text:line-break/><text:span text:style-name="T3">[Refrain]</text:span><text:line-break/>Oui, je suis plomb et je suis l’or<text:line-break/>C’est cela qu’on voit, qu’on adore<text:line-break/>Oui, je suis plomb et je suis l’or<text:line-break/>Un alchimiste, j’men foutiste<text:line-break/>(Bi-bip bi-bip bi-bip yeah!)<text:line-break/><text:line-break/><text:span text:style-name="T3">[Couplet 2]</text:span><text:line-break/>Marrant et magnifique, je veux qu’on reconnaisse<text:line-break/>Un phénomène unique... une divine ivresse<text:line-break/>Ma boule d’altitude, ma crête cacatoès<text:line-break/>Ce ne sont pas des copies, c’est ça qui m’intéresse<text:line-break/><text:line-break/><text:span text:style-name="T3">[Refrain]</text:span><text:line-break/>(Bi-bip bi-bip bi-bip yeah!)<text:line-break/>Oui, je suis plomb et je suis l’or<text:line-break/>C’est cela qu’on voit, qu’on adore<text:line-break/>Oui, je suis plomb et je suis l’or<text:line-break/>Un alchimiste, j’men foutiste</text:p>
      <text:p text:style-name="Standard"><text:a xlink:type="simple" xlink:href="https://genius.com/Vanessa-paradis-and-sean-lennon-la-seine-and-i-lyrics" text:style-name="Internet_20_link" text:visited-style-name="Visited_20_Internet_20_Link"><text:span text:style-name="T2"/></text:a></text:p>
      <text:p text:style-name="P3"><text:span text:style-name="T3">[Pont]</text:span><text:line-break/>Ma dégaine et ma voix, dont j’appui les défauts<text:line-break/>Sont pour vous quelle joie, d’adorables joyaux<text:line-break/>Je veux être moi-même, même si j’ai rien pour moi<text:line-break/>C’est ça que j’veux ; qu’on m’aime<text:line-break/>C’est ça que j’veux qui soit<text:line-break/><text:line-break/><text:span text:style-name="T3">[Refrain]</text:span><text:line-break/>(Bi-bip bi-bip bi-bip yeah!)<text:line-break/>Oui, je suis plomb et je suis l’or<text:line-break/>C’est cela qu’on voit, qu’on adore<text:line-break/>Oui, je suis plomb et je suis l’or<text:line-break/>Un alchimiste, j’men foutiste<text:line-break/><text:line-break/>Mais, ton alchimiste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M39S</meta:editing-duration>
    <meta:editing-cycles>3</meta:editing-cycles>
    <meta:generator>OpenOffice/4.1.15$Win32 OpenOffice.org_project/4115m2$Build-9813</meta:generator>
    <dc:date>2026-01-20T16:49:41.26</dc:date>
    <meta:document-statistic meta:table-count="0" meta:image-count="0" meta:object-count="0" meta:page-count="1" meta:paragraph-count="4" meta:word-count="212" meta:character-count="1182"/>
    <meta:user-defined meta:name="Info 1"/>
    <meta:user-defined meta:name="Info 2"/>
    <meta:user-defined meta:name="Info 3"/>
    <meta:user-defined meta:name="Info 4"/>
  </office:meta>
</office:document-meta>
</file>