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5pt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DAN DAN Kokoro hikareteku</text:p>
      <text:p text:style-name="Standard"/>
      <text:p text:style-name="P2">DAN DAN Kokoro hikareteku<text:line-break/>Sono mabushii egao ni<text:line-break/>Hatenai yami kara tobidasou Hold my hand<text:line-break/><text:line-break/>Kimi to deatta toki<text:line-break/>Kodomo no koro taisetsu ni<text:line-break/>Omotte ita basho wo omoidashitan da<text:line-break/>Boku to odotte kurenai ka<text:line-break/>Hikari to kage no Winding road<text:line-break/>Ima to de mo yatsu ni muchuu na no ? <text:line-break/>Sukoshi dake furimukitaku naru you na toki mo aru kedo<text:line-break/>Ai to yuuki to hokori wo motte tatakau yo<text:line-break/><text:line-break/>DAN DAN Kokoro hikareteku<text:line-break/>Kono hoshi no kibou no kakera<text:line-break/>Kitto dare mo ga eien wo te ni iretai<text:line-break/>ZEN ZEN ki ni shinai furishite mo<text:line-break/>Hora kimi ni koi shiteru<text:line-break/>Hatenai yami kara tobidasou Hold your hand<text:line-break/><text:line-break/>Okotta kao mo tsukareteru<text:line-break/>Kimi mo suki da kedo<text:line-break/>Anna ni tobashite ikite daijoubu ka na to omou<text:line-break/>Boku wa... Nanige nai shigusa ni<text:line-break/>Furimawasareteru Sea Side Blue<text:line-break/>Sore de mo aitsu ni muchuu na no ? <text:line-break/>Motto kikitai koto ga atta no ni<text:line-break/>Futari no kaiwa ga kuruma no oto ni<text:line-break/>Habamarete toori ni mau yo<text:line-break/><text:line-break/>DAN DAN Kokoro hikareteku<text:line-break/>Jibun de mo fushigi nanda kedo<text:line-break/>Nanika aru to sugu ni kimi ni denwa shitaku naru<text:line-break/>ZEN ZEN ki no nai furishite mo<text:line-break/>Kekkyoku kimi no koto dake mite ita<text:line-break/>Umi no kanata e tobidasou yo Hold My Hand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10S</meta:editing-duration>
    <meta:editing-cycles>3</meta:editing-cycles>
    <meta:generator>OpenOffice/4.1.15$Win32 OpenOffice.org_project/4115m2$Build-9813</meta:generator>
    <dc:date>2026-03-06T16:34:59</dc:date>
    <meta:document-statistic meta:table-count="0" meta:image-count="0" meta:object-count="0" meta:page-count="1" meta:paragraph-count="2" meta:word-count="212" meta:character-count="1094"/>
    <meta:user-defined meta:name="Info 1"/>
    <meta:user-defined meta:name="Info 2"/>
    <meta:user-defined meta:name="Info 3"/>
    <meta:user-defined meta:name="Info 4"/>
  </office:meta>
</office:document-meta>
</file>