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2pt" fo:font-weight="bold" style:font-size-asian="22pt" style:font-weight-asian="bold" style:font-size-complex="22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text-properties fo:font-size="20pt" style:font-size-asian="20pt" style:font-size-complex="2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Mon ego</text:p>
      <text:p text:style-name="P2">-M-</text:p>
      <text:p text:style-name="P2"/>
      <text:p text:style-name="Standard"/>
      <text:p text:style-name="P3">Number one j'me cramponnes, <text:line-break/>Comme une icône a la con <text:line-break/>Avec un look en aluminium <text:line-break/>Un minimum, un minimum <text:line-break/><text:line-break/>Panoplie d'mégalo <text:line-break/>Pas non plus de mélodie, <text:line-break/>Satan m'attire j'me tire a temps, <text:line-break/>Immédiatement… immédiatement <text:line-break/><text:line-break/>J'vais en toucher deux mots, <text:line-break/>Deux mots a mon ego ! <text:line-break/><text:line-break/>Ca fait des mois qu'je n'pense qu'à moi, <text:line-break/>Qu'mon nombril tourne de l'œoeil, <text:line-break/>Le moindre reflet il est pourmoi </text:p>
      <text:p text:style-name="P3">La moindre flaque c'est pour ma gueule. <text:line-break/><text:line-break/>J'vais en toucher deux mots, <text:line-break/>Deux mots a mon ego ! <text:line-break/><text:line-break/>Immédiatement!!!!!!!!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32S</meta:editing-duration>
    <meta:editing-cycles>3</meta:editing-cycles>
    <meta:generator>OpenOffice/4.1.15$Win32 OpenOffice.org_project/4115m2$Build-9813</meta:generator>
    <dc:date>2026-05-01T09:41:20.20</dc:date>
    <meta:document-statistic meta:table-count="0" meta:image-count="0" meta:object-count="0" meta:page-count="1" meta:paragraph-count="4" meta:word-count="86" meta:character-count="509"/>
    <meta:user-defined meta:name="Info 1"/>
    <meta:user-defined meta:name="Info 2"/>
    <meta:user-defined meta:name="Info 3"/>
    <meta:user-defined meta:name="Info 4"/>
  </office:meta>
</office:document-meta>
</file>