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leau1" style:family="table">
      <style:table-properties style:width="16.999cm" table:align="margins"/>
    </style:style>
    <style:style style:name="Tableau1.A" style:family="table-column">
      <style:table-column-properties style:column-width="8.5cm" style:rel-column-width="32767*"/>
    </style:style>
    <style:style style:name="Tableau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leau1.B1" style:family="table-cell">
      <style:table-cell-properties fo:padding="0.097cm" fo:border="0.002cm solid #000000"/>
    </style:style>
    <style:style style:name="P1" style:family="paragraph" style:parent-style-name="Text_20_body">
      <style:paragraph-properties fo:text-align="center" style:justify-single-word="false"/>
      <style:text-properties fo:font-size="22pt" fo:font-weight="bold" style:font-size-asian="22pt" style:font-weight-asian="bold" style:font-size-complex="22pt" style:font-weight-complex="bold"/>
    </style:style>
    <style:style style:name="P2" style:family="paragraph" style:parent-style-name="Text_20_body">
      <style:paragraph-properties fo:text-align="center" style:justify-single-word="false"/>
      <style:text-properties fo:font-size="15pt" fo:font-weight="bold" style:font-size-asian="15pt" style:font-weight-asian="bold" style:font-size-complex="15pt" style:font-weight-complex="bold"/>
    </style:style>
    <style:style style:name="P3" style:family="paragraph" style:parent-style-name="Text_20_body">
      <style:text-properties fo:font-size="16pt" style:font-size-asian="16pt" style:font-size-complex="16pt"/>
    </style:style>
    <style:style style:name="P4" style:family="paragraph" style:parent-style-name="Text_20_body">
      <style:text-properties fo:font-size="16pt" fo:font-weight="bold" style:font-size-asian="16pt" style:font-weight-asian="bold" style:font-size-complex="16pt" style:font-weight-complex="bold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normal" style:font-weight-asian="normal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Qui de nous deux</text:p>
      <text:p text:style-name="P2">-M-</text:p>
      <table:table table:name="Tableau1" table:style-name="Tableau1">
        <table:table-column table:style-name="Tableau1.A" table:number-columns-repeated="2"/>
        <table:table-row>
          <table:table-cell table:style-name="Tableau1.A1" office:value-type="string">
            <text:p text:style-name="P4">Couplet 1</text:p>
            <text:p text:style-name="P3">bras de bois <text:line-break/>des clefs aux doigts<text:line-break/>des cordes pour tendons<text:line-break/>agite-nous<text:line-break/>agite-moi<text:line-break/>fais l’arpège<text:line-break/>sature le son</text:p>
            <text:p text:style-name="P3"/>
            <text:p text:style-name="P4">Refrain 1</text:p>
            <text:p text:style-name="P3">qui de nous deux? inspire l’autre</text:p>
            <text:p text:style-name="P3"/>
            <text:p text:style-name="P4">Couplet 2</text:p>
            <text:p text:style-name="P3">oui je joue<text:line-break/>d’un sixième membre<text:line-break/>a la forme de tes hanches</text:p>
            <text:p text:style-name="P3">ventre à ventre</text:p>
            <text:p text:style-name="P3">elégante compagne</text:p>
            <text:p text:style-name="P3"/>
            <text:p text:style-name="P4">Refrain 2 <text:span text:style-name="T2">(avec speed l'autre)</text:span></text:p>
            <text:p text:style-name="P4"><text:span text:style-name="T2"/></text:p>
            <text:p text:style-name="P3"><text:span text:style-name="T1">Couplet 3</text:span></text:p>
            <text:p text:style-name="P3">caisse parfois<text:line-break/>pleine de doute<text:line-break/>je te griffe<text:line-break/>te lacère<text:line-break/>des amplis chavirent<text:line-break/>souvent j’ai voulu<text:line-break/>te pendre à tes cordes<text:line-break/>t’oublier<text:line-break/>aux objets trouvés</text:p>
          </table:table-cell>
          <table:table-cell table:style-name="Tableau1.B1" office:value-type="string">
            <text:p text:style-name="P3"><text:span text:style-name="T1">Refrain 3</text:span></text:p>
            <text:p text:style-name="P3"/>
            <text:p text:style-name="P4">Couplet 4</text:p>
            <text:p text:style-name="P3">je t’appréhende<text:line-break/>je te garde<text:line-break/>je te pose<text:line-break/>a mon cou<text:line-break/>issue à ma voix<text:line-break/>inspire moi<text:line-break/>enveloppe nous<text:line-break/>enlace moi</text:p>
            <text:p text:style-name="P3"/>
            <text:p text:style-name="P3"><text:span text:style-name="T1">Refrain 4 </text:span></text:p>
            <text:p text:style-name="P3"/>
            <text:p text:style-name="P4">Couplet 5</text:p>
            <text:p text:style-name="P3">stridence magnifique<text:line-break/>aux instants oniriques<text:line-break/>membre fictif<text:line-break/>acoustique<text:line-break/>féline électrique amie<text:line-break/>oh oui</text:p>
            <text:p text:style-name="P3"/>
            <text:p text:style-name="P3"><text:span text:style-name="T1">Refrain 5</text:span></text:p>
          </table:table-cell>
        </table:table-row>
      </table:table>
      <text:p text:style-name="P3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4M29S</meta:editing-duration>
    <meta:editing-cycles>5</meta:editing-cycles>
    <meta:generator>OpenOffice/4.1.15$Win32 OpenOffice.org_project/4115m2$Build-9813</meta:generator>
    <dc:date>2026-01-16T16:46:37.18</dc:date>
    <meta:document-statistic meta:table-count="1" meta:image-count="0" meta:object-count="0" meta:page-count="2" meta:paragraph-count="20" meta:word-count="128" meta:character-count="705"/>
    <meta:user-defined meta:name="Info 1"/>
    <meta:user-defined meta:name="Info 2"/>
    <meta:user-defined meta:name="Info 3"/>
    <meta:user-defined meta:name="Info 4"/>
  </office:meta>
</office:document-meta>
</file>