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cm" fo:line-height="150%" fo:text-align="start" style:justify-single-word="false" fo:background-color="transparent" style:writing-mode="lr-tb">
        <style:background-image/>
      </style:paragraph-properties>
      <style:text-properties fo:font-variant="normal" fo:text-transform="none" fo:color="#000000" style:text-line-through-style="none" style:font-name="Arial" fo:font-size="16pt" fo:font-style="normal" style:text-underline-style="none" fo:font-weight="normal" style:text-blinking="false" fo:background-color="transparent" style:font-size-asian="16pt" style:font-size-complex="16pt"/>
    </style:style>
    <style:style style:name="P2" style:family="paragraph" style:parent-style-name="Text_20_body">
      <style:paragraph-properties fo:margin-top="0cm" fo:margin-bottom="0cm" fo:line-height="150%" fo:text-align="center" style:justify-single-word="false" fo:background-color="transparent" style:writing-mode="lr-tb">
        <style:background-image/>
      </style:paragraph-properties>
      <style:text-properties style:font-name="Arial1" fo:font-size="23pt" style:font-size-asian="16pt" style:font-size-complex="16pt"/>
    </style:style>
    <style:style style:name="P3" style:family="paragraph" style:parent-style-name="Text_20_body">
      <style:paragraph-properties fo:margin-top="0cm" fo:margin-bottom="0cm" fo:line-height="138%" fo:text-align="center" style:justify-single-word="false" style:writing-mode="lr-tb"/>
      <style:text-properties fo:font-variant="normal" fo:text-transform="none" fo:color="#000000" style:text-line-through-style="none" style:font-name="Arial1" fo:font-size="23pt" fo:font-style="normal" style:text-underline-style="none" fo:font-weight="bold" style:text-blinking="false" fo:background-color="transparent"/>
    </style:style>
    <style:style style:name="P4" style:family="paragraph" style:parent-style-name="Text_20_body">
      <style:paragraph-properties fo:margin-top="0cm" fo:margin-bottom="0cm" fo:line-height="179%" style:writing-mode="lr-tb"/>
      <style:text-properties fo:font-variant="normal" fo:text-transform="none" fo:color="#000000" style:text-line-through-style="none" style:font-name="Arial1" fo:font-size="16pt" fo:font-style="normal" style:text-underline-style="none" fo:font-weight="normal" style:text-blinking="false" fo:background-color="transparent"/>
    </style:style>
    <style:style style:name="T1" style:family="text">
      <style:text-properties fo:font-variant="normal" fo:text-transform="none" fo:color="#000000" style:text-line-through-style="none" fo:font-style="normal" style:text-underline-style="none" fo:font-weight="bold" style:text-blinking="false" fo:background-color="transparen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bookmark text:name="docs-internal-guid-a8ddfa7f-7fff-7f64-6ea1-88372a0a7695"/><text:span text:style-name="T1">structure </text:span></text:p>
      <text:p text:style-name="P3">Rhythm is love</text:p>
      <text:p text:style-name="Text_20_body"/>
      <text:p text:style-name="P4">intro 1</text:p>
      <text:p text:style-name="P4"/>
      <text:p text:style-name="P4">intro 2</text:p>
      <text:p text:style-name="P4">couplet 1</text:p>
      <text:p text:style-name="P4">refrain 1</text:p>
      <text:p text:style-name="P4">Transition [18;21]</text:p>
      <text:p text:style-name="P4"/>
      <text:p text:style-name="P4">couplet 2 sans soufflants (4 mesures, [14;17])</text:p>
      <text:p text:style-name="P4">Echanges chants (8 mesures) [18;21 sans soufflants)]</text:p>
      <text:p text:style-name="P4">Refrain 2</text:p>
      <text:p text:style-name="P4">Transition [18;21]</text:p>
      <text:p text:style-name="P4"/>
      <text:p text:style-name="P4">Echanges chants (8 mesures) [18;21 sans soufflants]</text:p>
      <text:p text:style-name="P4"/>
      <text:p text:style-name="P4">Solo basse/batterie</text:p>
      <text:p text:style-name="P4"/>
      <text:p text:style-name="P4">Echanges chants (8 mesures) [18;21 sans soufflants]</text:p>
      <text:p text:style-name="P4">Refrain 3 (attention fin : deux croches sur 3eme temps)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4-07T10:20:31.04</meta:creation-date>
    <dc:date>2026-04-10T12:23:40.69</dc:date>
    <meta:editing-duration>PT2M15S</meta:editing-duration>
    <meta:editing-cycles>2</meta:editing-cycles>
    <meta:generator>OpenOffice/4.1.15$Win32 OpenOffice.org_project/4115m2$Build-9813</meta:generator>
    <meta:document-statistic meta:table-count="0" meta:image-count="0" meta:object-count="0" meta:page-count="1" meta:paragraph-count="15" meta:word-count="58" meta:character-count="375"/>
  </office:meta>
</office:document-meta>
</file>