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font-size="16pt" style:font-size-asian="16pt" style:font-size-complex="16pt"/>
    </style:style>
    <style:style style:name="P2" style:family="paragraph" style:parent-style-name="Standard">
      <style:paragraph-properties fo:margin-top="0cm" fo:margin-bottom="0.499cm" fo:text-align="center" style:justify-single-word="false"/>
      <style:text-properties fo:font-size="22pt" fo:font-weight="bold" style:font-size-asian="22pt" style:font-size-complex="2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I Sat By The Ocean</text:p>
      <text:p text:style-name="P1">I sat by the ocean<text:line-break/>And drank a potion, baby, to erase you<text:line-break/>Face down in the boulevard<text:line-break/>Yet, I couldn't face you<text:line-break/>There ain't no use in crying<text:line-break/>It doesn't change anything<text:line-break/>So, baby, what good does it do?<text:line-break/>Your friends, they all sympathize<text:line-break/>Maybe I don't need them to<text:line-break/><text:line-break/>Imagined I'd be your one and only<text:line-break/>Instead, I'm the lonely one<text:line-break/>You, me and a lie<text:line-break/>Silence is closer, we're passing ships in the night<text:line-break/><text:line-break/>There's nowhere to run away<text:line-break/>Said, "Boy, if you want love<text:line-break/>You'll have to go and find it with someone new<text:line-break/>Do you know who you really are<text:line-break/>Are you sure it's really you?"<text:line-break/>Lies are a funny thing<text:line-break/>They slip through your fingertips<text:line-break/>Because they never happened to you<text:line-break/>Time wounds all the heals as we fade out of view<text:line-break/><text:line-break/>Imagined I'd be your one and only<text:line-break/>Instead I'm the lonely one<text:line-break/><text:line-break/>You, me and a lie<text:line-break/>Silence is closer, we're passing ships in the night<text:line-break/>You, me and a lie<text:line-break/>Silence is closer, we're passing ships in the night<text:line-break/>Into the light, left with nowhere to hide<text:line-break/><text:line-break/>Closer and closer, we're crashing ships in the night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49S</meta:editing-duration>
    <meta:editing-cycles>3</meta:editing-cycles>
    <meta:generator>OpenOffice/4.1.15$Win32 OpenOffice.org_project/4115m2$Build-9813</meta:generator>
    <dc:date>2026-03-12T12:12:55.34</dc:date>
    <meta:document-statistic meta:table-count="0" meta:image-count="0" meta:object-count="0" meta:page-count="1" meta:paragraph-count="2" meta:word-count="200" meta:character-count="1017"/>
    <meta:user-defined meta:name="Info 1"/>
    <meta:user-defined meta:name="Info 2"/>
    <meta:user-defined meta:name="Info 3"/>
    <meta:user-defined meta:name="Info 4"/>
  </office:meta>
</office:document-meta>
</file>