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P3" style:family="paragraph" style:parent-style-name="Standard">
      <style:text-properties fo:font-size="15pt" style:font-size-asian="15pt" style:font-size-complex="15pt"/>
    </style:style>
    <style:style style:name="T1" style:family="text">
      <style:text-properties fo:font-style="italic" style:font-style-asian="italic" style:font-style-complex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You'd be surprised</text:p>
      <text:p text:style-name="P1"/>
      <text:p text:style-name="P1"/>
      <text:p text:style-name="P3">He's not so good in a crowd but when you get him alone<text:line-break/>You'd be surprised</text:p>
      <text:p text:style-name="P3">He isn't much at a dance but then when he takes you home<text:line-break/>You'd be surprised</text:p>
      <text:p text:style-name="P3">He doesn't look like much of a lover<text:line-break/>Don't judge a book by its cover<text:line-break/>'cause he's got the face of an angel but<text:line-break/>There's a devil in his eye!</text:p>
      <text:p text:style-name="P3"/>
      <text:p text:style-name="P3"><text:line-break/>He's such a delicate thing but when he's starting to squeeze<text:line-break/>You'd be surprised</text:p>
      <text:p text:style-name="P3">He doesn't look very strong but when you sit on his knee<text:line-break/>You'd be surprised</text:p>
      <text:p text:style-name="P3">At a party or at a ball<text:line-break/>I've got to admit he's nothing at all<text:line-break/>But in a Morris chair, you'd be surprised</text:p>
      <text:p text:style-name="P3"/>
      <text:p text:style-name="P3"><text:line-break/>He doesn't say very much but when he's starting to speak<text:line-break/>You'd be surprised</text:p>
      <text:p text:style-name="P3">He's not so good at the start but at the end of the week<text:line-break/>You'd be surprised</text:p>
      <text:p text:style-name="P3">On a streetcar or in a train<text:line-break/>You'd think he was born without any brains<text:line-break/>But in a taxi cab, and when he starts to grab<text:line-break/>I say in a taxi cab, you'd be surprised</text:p>
      <text:p text:style-name="P3"><text:line-break/><text:span text:style-name="T1">This one's a real danger!</text:span>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3M19S</meta:editing-duration>
    <meta:editing-cycles>3</meta:editing-cycles>
    <meta:generator>OpenOffice/4.1.15$Win32 OpenOffice.org_project/4115m2$Build-9813</meta:generator>
    <dc:date>2025-09-09T16:17:47.98</dc:date>
    <meta:document-statistic meta:table-count="0" meta:image-count="0" meta:object-count="0" meta:page-count="1" meta:paragraph-count="11" meta:word-count="188" meta:character-count="896"/>
    <meta:user-defined meta:name="Info 1"/>
    <meta:user-defined meta:name="Info 2"/>
    <meta:user-defined meta:name="Info 3"/>
    <meta:user-defined meta:name="Info 4"/>
  </office:meta>
</office:document-meta>
</file>