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P2" style:family="paragraph" style:parent-style-name="Standard">
      <style:text-properties fo:font-size="17pt" style:font-size-asian="17pt" style:font-size-complex="17pt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fo:font-size="17pt" style:font-size-asian="17pt" style:font-size-complex="17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endant que les champs brûlent</text:p>
      <text:p text:style-name="Standard"/>
      <text:p text:style-name="P2">Des arbres se penchent :<text:line-break/>C'est plus fort, plus fort que tout<text:line-break/>Accrochée aux branches<text:line-break/>L'air me semble encore trop doux<text:line-break/>Dans l'herbe écrasée, à compter mes regrets<text:line-break/>Allumette craquée et tout part en fumée<text:line-break/><text:line-break/>Pendant que les champs brûlent<text:line-break/>J'attends que mes larmes viennent<text:line-break/>Et quand la plaine ondule<text:line-break/>Que jamais rien ne m'atteigne...<text:line-break/><text:line-break/>Ce soir-là on s'est embrassés sans se parler<text:line-break/>Autour de nous, le monde aurait pu s'écrouler<text:line-break/>Les yeux cernés, des poussières dans les cheveux<text:line-break/>Au long de mes jambes, la caresse du feu<text:line-break/><text:line-break/>Pendant que les champs brûlent<text:line-break/>J'attends que mes larmes viennent<text:line-break/>Et quand la plaine ondule<text:line-break/>Que jamais rien ne m'atteigne...<text:line-break/><text:line-break/>Les yeux cernés, des poussières dans les cheveux<text:line-break/>Au long de mes jambes, la caresse du feu<text:line-break/><text:line-break/>Pendant que les champs brûlent<text:line-break/>J'attends que mes larmes viennent<text:line-break/>Et quand la plaine ondule<text:line-break/>Que jamais rien ne m'atteigne...</text:p>
      <text:p text:style-name="Standard"><text:a xlink:type="simple" xlink:href="https://genius.com/Charles-aznavour-la-boheme-lyrics" text:style-name="Internet_20_link" text:visited-style-name="Visited_20_Internet_20_Link"><text:span text:style-name="T3"/></text:a></text:p>
      <text:p text:style-name="P2">Pendant que les champs brûlent<text:line-break/>J'attends que mes larmes viennent<text:line-break/>Et quand la plaine ondule<text:line-break/>Que jamais rien ne m'atteigne...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M39S</meta:editing-duration>
    <meta:editing-cycles>3</meta:editing-cycles>
    <meta:generator>OpenOffice/4.1.15$Win32 OpenOffice.org_project/4115m2$Build-9813</meta:generator>
    <dc:date>2026-09-14T08:49:31.82</dc:date>
    <meta:document-statistic meta:table-count="0" meta:image-count="0" meta:object-count="0" meta:page-count="1" meta:paragraph-count="3" meta:word-count="170" meta:character-count="1001"/>
    <meta:user-defined meta:name="Info 1"/>
    <meta:user-defined meta:name="Info 2"/>
    <meta:user-defined meta:name="Info 3"/>
    <meta:user-defined meta:name="Info 4"/>
  </office:meta>
</office:document-meta>
</file>