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fo:font-size="18pt" style:font-size-asian="18pt" style:font-size-complex="18pt"/>
    </style:style>
    <style:style style:name="P2" style:family="paragraph" style:parent-style-name="Standard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2pt" fo:font-style="italic" fo:font-weight="normal" style:font-size-asian="12pt" style:font-style-asian="italic" style:font-weight-asian="normal" style:font-size-complex="12pt" style:font-style-complex="italic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Plus je t′embrasse</text:p>
      <text:p text:style-name="P3">Blossom Dearie</text:p>
      <text:p text:style-name="Standard"/>
      <text:p text:style-name="P1">Plus je t′embrasse</text:p>
      <text:p text:style-name="P1">Plus j'aime t′embrasser</text:p>
      <text:p text:style-name="P1">Plus je t'enlace</text:p>
      <text:p text:style-name="P1">Plus j'aime t′enlacer</text:p>
      <text:p text:style-name="P1">Le temps qui passe</text:p>
      <text:p text:style-name="P1">Ne peut rien y changer</text:p>
      <text:p text:style-name="P1">Mon cœur bat quand tu t′en vas</text:p>
      <text:p text:style-name="P1">Mais tout va bien quand tu reviens</text:p>
      <text:p text:style-name="P1"/>
      <text:p text:style-name="P1">Car plus je t'embrasse</text:p>
      <text:p text:style-name="P1">Plus j′aime t'embrasser</text:p>
      <text:p text:style-name="P1">Je ne peux m′en lasser</text:p>
      <text:p text:style-name="P1">Et j'en ai tellement envie</text:p>
      <text:p text:style-name="P1">Que j′oublie tout dans la vie</text:p>
      <text:p text:style-name="P1">C'est insensé c'que j′aime t′embrasser</text:p>
      <text:p text:style-name="P1"/>
      <text:p text:style-name="P1">Plus j'aime t′embrasser</text:p>
      <text:p text:style-name="P1">Plus j'aime t′enlacer</text:p>
      <text:p text:style-name="P1">Mais tout va bien quand tu reviens</text:p>
      <text:p text:style-name="P1"/>
      <text:p text:style-name="P1">Car plus je t'embrasse</text:p>
      <text:p text:style-name="P1">Plus j′aime t'embrasser</text:p>
      <text:p text:style-name="P1">Je ne peux m'en lasser</text:p>
      <text:p text:style-name="P1">Et j′en ai tellement envie</text:p>
      <text:p text:style-name="P1">Que j′oublie tout dans la vie</text:p>
      <text:p text:style-name="P1">C'est insensé c′que j'aime t′embrasser</text:p>
      <text:p text:style-name="P1"/>
      <text:p text:style-name="P1">Plus je t'aime</text:p>
      <text:p text:style-name="P1">Plus tu m′aimes</text:p>
      <text:p text:style-name="P1">Plus j'aime t'embrasser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1M50S</meta:editing-duration>
    <meta:editing-cycles>3</meta:editing-cycles>
    <meta:generator>OpenOffice/4.1.15$Win32 OpenOffice.org_project/4115m2$Build-9813</meta:generator>
    <dc:date>2026-09-08T10:15:20.04</dc:date>
    <meta:document-statistic meta:table-count="0" meta:image-count="0" meta:object-count="0" meta:page-count="1" meta:paragraph-count="28" meta:word-count="118" meta:character-count="664"/>
    <meta:user-defined meta:name="Info 1"/>
    <meta:user-defined meta:name="Info 2"/>
    <meta:user-defined meta:name="Info 3"/>
    <meta:user-defined meta:name="Info 4"/>
  </office:meta>
</office:document-meta>
</file>