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font-size="15pt" style:font-size-asian="15pt" style:font-size-complex="15pt"/>
    </style:style>
    <style:style style:name="P2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Une petite laitue</text:p>
      <text:p text:style-name="P3"/>
      <text:p text:style-name="P1">Qu'est-ce que tu as ?<text:line-break/>Qu'est-ce que tu veux ?<text:line-break/>Qu'est-ce que tu dis ?<text:line-break/><text:line-break/>Oh Didibodoudou…<text:line-break/><text:line-break/>C'est mon désir<text:line-break/>Cinq cent pour cent (?)<text:line-break/>Ce si bon plat<text:line-break/><text:line-break/>Tant pis, tant pis, ripbidoudoude…<text:line-break/><text:line-break/>Toujours la même histoire<text:line-break/>C'est la même, la même folie<text:line-break/>Une petite laitue, des tomates<text:line-break/>Avec de la mayonnaise<text:line-break/><text:line-break/>Qu'est-ce qu'il y a ?<text:line-break/>Qu'est-ce que tu penses ?<text:line-break/>Qu'est-ce que tu bois ?<text:line-break/><text:line-break/>Sliboudoudidou…<text:line-break/><text:line-break/>Toujours la même histoire<text:line-break/>C'est la même, la même folie<text:line-break/>Une petite laitue, des tomates<text:line-break/>Avec de la mayonnaise<text:line-break/><text:line-break/>Qu'est-ce qu'il y a ?<text:line-break/>Qu'est-ce que tu penses ?<text:line-break/>Qu'est-ce que tu bois ?<text:line-break/><text:line-break/>Libidibadouboudoudi…<text:line-break/><text:line-break/>Une petite, petite laitue<text:line-break/>Mmh… des tomates<text:line-break/>(poudoudoudi boudoudoudou)<text:line-break/>Avec,vec,vec de de de de-de la mayonnaise !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M47S</meta:editing-duration>
    <meta:editing-cycles>5</meta:editing-cycles>
    <meta:generator>OpenOffice/4.1.15$Win32 OpenOffice.org_project/4115m2$Build-9813</meta:generator>
    <dc:date>2026-09-04T15:12:13.38</dc:date>
    <meta:document-statistic meta:table-count="0" meta:image-count="0" meta:object-count="0" meta:page-count="1" meta:paragraph-count="2" meta:word-count="124" meta:character-count="714"/>
    <meta:user-defined meta:name="Info 1"/>
    <meta:user-defined meta:name="Info 2"/>
    <meta:user-defined meta:name="Info 3"/>
    <meta:user-defined meta:name="Info 4"/>
  </office:meta>
</office:document-meta>
</file>