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margin-top="0cm" fo:margin-bottom="0.499cm" fo:text-align="center" style:justify-single-word="false"/>
      <style:text-properties fo:font-size="28pt" fo:font-weight="bold" style:font-size-asian="28pt" style:font-size-complex="28pt"/>
    </style:style>
    <style:style style:name="P4" style:family="paragraph" style:parent-style-name="Footer">
      <style:paragraph-properties fo:text-align="end" style:justify-single-word="false"/>
      <style:text-properties fo:font-size="10pt" style:font-size-asian="10pt" style:font-size-complex="10pt"/>
    </style:style>
    <style:style style:name="T1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Just My Imagination</text:p>
      <text:p text:style-name="P3"/>
      <text:p text:style-name="P1">There was a game we used to play<text:line-break/>We would hit the town on Friday night<text:line-break/>Stay in bed until Sunday<text:line-break/>We used to be so free<text:line-break/>We were living for the love we had<text:line-break/>Living not for reality<text:line-break/><text:line-break/><text:span text:style-name="T1">Just my imagination (My imagination) x2<text:line-break/>Just my imagination, it was</text:span></text:p>
      <text:p text:style-name="P2">x2</text:p>
      <text:p text:style-name="P1"><text:line-break/>That was a time I used to pray<text:line-break/>I have always kept my faith in love<text:line-break/>It's the greatest thing from the man above<text:line-break/>The game I used to play<text:line-break/>I've always put my cards upon the table<text:line-break/>Never be said that I'd be unstable<text:line-break/><text:line-break/><text:span text:style-name="T1">Just my imagination (My imagination) x2<text:line-break/>Just my imagination, it was</text:span></text:p>
      <text:p text:style-name="P2">x2</text:p>
      <text:p text:style-name="P1"><text:line-break/>There is a game I like to play<text:line-break/>I like to hit the town on Friday night<text:line-break/>And stay in bed until Sunday<text:line-break/>We'll always be this free<text:line-break/>We will be living for the love we have<text:line-break/>Living not for reality<text:line-break/></text:p>
      <text:p text:style-name="P1"><text:soft-page-break/><text:line-break/><text:span text:style-name="T1">It's not my imagination (My imagination) x2<text:line-break/>It's not my imagination (My imagination)<text:line-break/>It's not my imagination, it was</text:span></text:p>
      <text:p text:style-name="P1"><text:span text:style-name="T1">x2</text:span><text:line-break/><text:line-break/>Not my, not my (My imagination) <text:line-break/>Not my, not my, not my (My imagination)<text:line-break/>Not my, not my, not my<text:line-break/>Not my, not my (My imagination)<text:line-break/>Not my, not my, not my (My imagination)<text:line-break/>Not my, not my, not my<text:line-break/>La, la-la-la, la, la-la-la-la<text:line-break/>La, la-la-la, la, la-la-la-la<text:line-break/><text:line-break/>My imagination, my imagination<text:line-break/>My imagination, my imagination (Not my imagination, not my imagination)<text:line-break/>My imagination, my imagination (Not my imagination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fo:font-size="10pt" style:font-size-asian="10pt" style:font-size-complex="10pt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Just my imagination – page <text:page-number text:select-page="current"/>/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7M11S</meta:editing-duration>
    <meta:editing-cycles>4</meta:editing-cycles>
    <meta:generator>OpenOffice/4.1.15$Win32 OpenOffice.org_project/4115m2$Build-9813</meta:generator>
    <dc:date>2026-09-14T09:00:51.27</dc:date>
    <meta:document-statistic meta:table-count="0" meta:image-count="0" meta:object-count="0" meta:page-count="2" meta:paragraph-count="9" meta:word-count="247" meta:character-count="1291"/>
    <meta:user-defined meta:name="Info 1"/>
    <meta:user-defined meta:name="Info 2"/>
    <meta:user-defined meta:name="Info 3"/>
    <meta:user-defined meta:name="Info 4"/>
  </office:meta>
</office:document-meta>
</file>